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font-face-decls>
    <style:font-face style:name="Helvetica" svg:font-family="Helvetica"/>
  </office:font-face-decls>
  <office:automatic-styles>
    <style:style style:name="P1" style:family="paragraph" style:parent-style-name="Standard">
      <style:paragraph-properties>
        <style:tab-stops>
          <style:tab-stop style:position="0.3937in"/>
          <style:tab-stop style:position="0.7874in"/>
          <style:tab-stop style:position="1.1811in"/>
          <style:tab-stop style:position="1.5748in"/>
          <style:tab-stop style:position="1.9685in"/>
          <style:tab-stop style:position="2.3622in"/>
          <style:tab-stop style:position="2.7559in"/>
          <style:tab-stop style:position="3.1496in"/>
          <style:tab-stop style:position="3.5433in"/>
          <style:tab-stop style:position="3.9370in"/>
          <style:tab-stop style:position="4.3307in"/>
          <style:tab-stop style:position="4.7244in"/>
        </style:tab-stops>
      </style:paragraph-properties>
      <style:text-properties style:font-name="Helvetica" fo:font-size="12.0pt"/>
    </style:style>
    <style:style style:name="TableColumn1" style:family="table-column">
      <style:table-column-properties style:column-width="3.4625in" style:rel-column-width="32767*"/>
    </style:style>
  </office:automatic-styles>
  <office:body>
    <office:text>
      <text:p text:style-name="P1">&lt;img src="https://lsteam.ru/media/sku/Shimoda/520-355/page_images/images/520-355_00.jpg" width="850" alt="Фоторюкзак Shimoda Sidecountry 32 Starter Kit Black/White 520-355 подходит для ручной клади"&gt;</text:p>
      <text:p text:style-name="P1">&lt;br /&gt;&lt;br /&gt;</text:p>
      <text:p text:style-name="P1"/>
      <text:p text:style-name="P1">Флагманский рюкзак для активных фотографов &lt;strong&gt;Shimoda Sidecountry 32</text:p>
      <text:p text:style-name="P1">Starter Kit Black/White с сумкой Top Loader M для фототехники арт. 520-</text:p>
      <text:p text:style-name="P1">355&lt;/strong&gt;</text:p>
      <text:p text:style-name="P1">&lt;br /&gt;&lt;br /&gt;</text:p>
      <text:p text:style-name="P1">Cоответствует габаритам ручной клади большинства авиакомпаний.</text:p>
      <text:p text:style-name="P1">&lt;br /&gt;&lt;br /&gt;</text:p>
      <text:p text:style-name="P1">5 лет гарантии.</text:p>
      <text:p text:style-name="P1">&lt;br /&gt;&lt;br /&gt;</text:p>
      <text:p text:style-name="P1"/>
      <text:p text:style-name="P1">&lt;iframe src="https://vk.com/video_ext.php?oid=-211405135&amp;id=456239057&amp;hash=83b9f611e34c2576&amp;hd=3" width="1280" height="720" allow="autoplay; encrypted-media; fullscreen; picture-in-picture; screen-wake-lock;" frameborder="0" allowfullscreen&gt;&lt;/iframe&gt;</text:p>
      <text:p text:style-name="P1">&lt;br /&gt;&lt;br /&gt;</text:p>
      <text:p text:style-name="P1"/>
      <text:p text:style-name="P1">Новая, совершенно уникальная серия рюкзаков &lt;strong&gt;Shimoda Sidecountry!&lt;/strong&gt;</text:p>
      <text:p text:style-name="P1">Конструкция этой серии позволяет вам трансформировать рюкзак и сумку в различные удобные</text:p>
      <text:p text:style-name="P1">форматы.</text:p>
      <text:p text:style-name="P1">&lt;br /&gt;&lt;br /&gt;</text:p>
      <text:p text:style-name="P1"/>
      <text:p text:style-name="P1">&lt;img src="https://lsteam.ru/media/sku/Shimoda/520-355/page_images/images/520-355_01.jpg" width="850" alt="Фоторюкзак Shimoda Sidecountry 32 Starter Kit Black/White 520-355 подходит для ручной клади"&gt;</text:p>
      <text:p text:style-name="P1">&lt;br /&gt;&lt;br /&gt;</text:p>
      <text:p text:style-name="P1"/>
      <text:p text:style-name="P1">Суть в том, что за размещение и защиту техники как в рюкзаке, так и отдельно, отвечает сумка</text:p>
      <text:p text:style-name="P1">Shimoda Top Loader Medium:</text:p>
      <text:p text:style-name="P1">&lt;br /&gt;&lt;br /&gt;</text:p>
      <text:p text:style-name="P1">Сумка внутри рюкзака — как вставка для размещения и защиты</text:p>
      <text:p text:style-name="P1">оборудования.</text:p>
      <text:p text:style-name="P1">&lt;br /&gt;</text:p>
      <text:p text:style-name="P1">Сумка отдельно — как полноценная сумка или слинг.</text:p>
      <text:p text:style-name="P1">&lt;br /&gt;</text:p>
      <text:p text:style-name="P1">Рюкзак без сумки - когда нужно взять с собой только личные вещи.</text:p>
      <text:p text:style-name="P1">&lt;br /&gt;&lt;br /&gt;</text:p>
      <text:p text:style-name="P1">Подробности — в видео.</text:p>
      <text:p text:style-name="P1">&lt;br /&gt;&lt;br /&gt;</text:p>
      <text:p text:style-name="P1"/>
      <text:p text:style-name="P1">&lt;img src="https://lsteam.ru/media/sku/Shimoda/520-355/page_images/images/520-355_02.jpg" width="850" alt="Фоторюкзак Shimoda Sidecountry 32 Starter Kit Black/White 520-355 с сумкой для фото Shimoda Top Loader"&gt;</text:p>
      <text:p text:style-name="P1">&lt;br /&gt;&lt;br /&gt;</text:p>
      <text:p text:style-name="P1"/>
      <text:p text:style-name="P1">Рюкзак с сумкой вмещает:</text:p>
      <text:p text:style-name="P1">&lt;br /&gt;&lt;br /&gt;</text:p>
      <text:p text:style-name="P1">• Камеру Sony A7 с объективами 24-70 и 70-200</text:p>
      <text:p text:style-name="P1">&lt;br /&gt;</text:p>
      <text:p text:style-name="P1">• Или дрон DJI Mavic и аналогичную по размеру технику</text:p>
      <text:p text:style-name="P1">&lt;br /&gt;</text:p>
      <text:p text:style-name="P1">• Ноутбук 16 дюймов</text:p>
      <text:p text:style-name="P1">&lt;br /&gt;</text:p>
      <text:p text:style-name="P1">• Штатив, монопод, стабилизатор</text:p>
      <text:p text:style-name="P1">&lt;br /&gt;</text:p>
      <text:p text:style-name="P1">• Фотоаксессуары и личные вещи</text:p>
      <text:p text:style-name="P1">&lt;br /&gt;&lt;br /&gt;</text:p>
      <text:p text:style-name="P1">Доступ к оборудованию - сбоку.</text:p>
      <text:p text:style-name="P1">&lt;br /&gt;</text:p>
      <text:p text:style-name="P1">Позволяет быстро вынуть камеру и не упустить момент.</text:p>
      <text:p text:style-name="P1">&lt;br /&gt;&lt;br /&gt;</text:p>
      <text:p text:style-name="P1"/>
      <text:p text:style-name="P1">&lt;img src="https://lsteam.ru/media/sku/Shimoda/520-355/page_images/images/520-355_03.jpg" width="850" alt="Быстрый доступ к фотокамере с объективом в фоторюкзаке Shimoda Sidecountry 32 Starter Kit Black/White 520-355"&gt;</text:p>
      <text:p text:style-name="P1">&lt;br /&gt;&lt;br /&gt;</text:p>
      <text:p text:style-name="P1"/>
      <text:p text:style-name="P1">Доступ к личным вещам - сверху. Верхнее отделение с регулировкой объема</text:p>
      <text:p text:style-name="P1">&lt;br /&gt;&lt;br /&gt;</text:p>
      <text:p text:style-name="P1"/>
      <text:p text:style-name="P1">&lt;img src="https://lsteam.ru/media/sku/Shimoda/520-355/page_images/images/520-355_04.jpg" width="850" alt="Отделение для личных вещей с регулировкой объема в фоторюкзаке Shimoda Sidecountry 32 Starter Kit Black/White 520-355"&gt;</text:p>
      <text:p text:style-name="P1">&lt;br /&gt;&lt;br /&gt;</text:p>
      <text:p text:style-name="P1"/>
      <text:p text:style-name="P1">Для зонирования рюкзака на два отделения используется нейлоновая сумка.</text:p>
      <text:p text:style-name="P1">Сумку можно отсоединить для переноски личных вещей.</text:p>
      <text:p text:style-name="P1">&lt;br /&gt;&lt;br /&gt;</text:p>
      <text:p text:style-name="P1"/>
      <text:p text:style-name="P1">&lt;img src="https://lsteam.ru/media/sku/Shimoda/520-355/page_images/images/520-355_05.jpg" width="850" alt="Фоторюкзак Shimoda Sidecountry 32 Starter Kit Black/White 520-355 и нейлоновая сумка для отделения личных вещей"&gt;</text:p>
      <text:p text:style-name="P1">&lt;br /&gt;&lt;br /&gt;</text:p>
      <text:p text:style-name="P1"/>
      <text:p text:style-name="P1">Сумка Shimoda Top Loader Medium предназначена для защиты оборудования.</text:p>
      <text:p text:style-name="P1">Предусмотрена возможность увеличить размер на 10 см.</text:p>
      <text:p text:style-name="P1">Достаточно расстегнуть молнию и разложить нижнюю часть сумки.</text:p>
      <text:p text:style-name="P1">Выполнена из прочной EVA-пены, оснащена регулируемыми перегородками и карманами для</text:p>
      <text:p text:style-name="P1">мелочей.</text:p>
      <text:p text:style-name="P1">&lt;br /&gt;&lt;br /&gt;</text:p>
      <text:p text:style-name="P1"/>
      <text:p text:style-name="P1">&lt;img src="https://lsteam.ru/media/sku/Shimoda/520-355/page_images/images/520-355_06.jpg" width="850" alt="Сумка для фото Shimoda Top Loader с возможностью увеличить размер для длиннофокусного объектива"&gt;</text:p>
      <text:p text:style-name="P1">&lt;br /&gt;&lt;br /&gt;</text:p>
      <text:p text:style-name="P1"/>
      <text:p text:style-name="P1">На дне сумки - скрытый карман для блютуз трекера.</text:p>
      <text:p text:style-name="P1">&lt;br /&gt;&lt;br /&gt;</text:p>
      <text:p text:style-name="P1"/>
      <text:p text:style-name="P1">&lt;img src="https://lsteam.ru/media/sku/Shimoda/520-355/page_images/images/520-355_07.jpg" width="850" alt="Карман для блютуз трекера в сумке для фото Shimoda Top Loader"&gt;</text:p>
      <text:p text:style-name="P1">&lt;br /&gt;&lt;br /&gt;</text:p>
      <text:p text:style-name="P1"/>
      <text:p text:style-name="P1">Съёмный поясной ремень рюкзака можно использовать для ношения сумки на поясе или как</text:p>
      <text:p text:style-name="P1">слинг.</text:p>
      <text:p text:style-name="P1">&lt;br /&gt;&lt;br /&gt;</text:p>
      <text:p text:style-name="P1"/>
      <text:p text:style-name="P1">&lt;img src="https://lsteam.ru/media/sku/Shimoda/520-355/page_images/images/520-355_08.jpg" width="850" alt="Съемный поясной ремень для ношения сумки для фото на поясе в фоторюкзаке Shimoda Sidecountry 32 Starter Kit Black/White 520-355"&gt;</text:p>
      <text:p text:style-name="P1">&lt;br /&gt;&lt;br /&gt;</text:p>
      <text:p text:style-name="P1"/>
      <text:p text:style-name="P1">Для переноски на плече (1) используйте плечевой ремень, которым</text:p>
      <text:p text:style-name="P1">комплектуется сумка.</text:p>
      <text:p text:style-name="P1">Для переноски сумки на поясе (2) или в качестве слинга (3), используйте</text:p>
      <text:p text:style-name="P1">съемный поясной ремень рюкзака.</text:p>
      <text:p text:style-name="P1">&lt;br /&gt;&lt;br /&gt;</text:p>
      <text:p text:style-name="P1"/>
      <text:p text:style-name="P1">&lt;img src="https://lsteam.ru/media/sku/Shimoda/520-355/page_images/images/520-355_09.jpg" width="850" alt="Сумка для фото Shimoda Top Loader варианты переноски на плече, на поясе, как слинг"&gt;</text:p>
      <text:p text:style-name="P1">&lt;br /&gt;&lt;br /&gt;</text:p>
      <text:p text:style-name="P1"/>
      <text:p text:style-name="P1">Комфорт в течение всего дня обеспечивают лёгкая рама с равномерным распределением веса,</text:p>
      <text:p text:style-name="P1">амортизирующие вставки с сеткой Air Mesh, удобные лямки и фиксирующие ремни, а</text:p>
      <text:p text:style-name="P1">также две ручки для переноски.</text:p>
      <text:p text:style-name="P1">&lt;br /&gt;&lt;br /&gt;</text:p>
      <text:p text:style-name="P1"/>
      <text:p text:style-name="P1">&lt;img src="https://lsteam.ru/media/sku/Shimoda/520-355/page_images/images/520-355_10.jpg" width="850" alt="Фоторюкзак Shimoda Sidecountry 32 Starter Kit Black/White 520-355 комфортная носка, вентилируемые плечевые лямки и спинка"&gt;</text:p>
      <text:p text:style-name="P1">&lt;br /&gt;&lt;br /&gt;</text:p>
      <text:p text:style-name="P1"/>
      <text:p text:style-name="P1">Рюкзак оснащен большим отделением, отделением на молнии, плоским карманом для мелких</text:p>
      <text:p text:style-name="P1">предметов, скрытым карманом для блютуз трекера и чехлом для ноутбука до 16 дюймов.</text:p>
      <text:p text:style-name="P1">&lt;br /&gt;&lt;br /&gt;</text:p>
      <text:p text:style-name="P1"/>
      <text:p text:style-name="P1">&lt;img src="https://lsteam.ru/media/sku/Shimoda/520-355/page_images/images/520-355_11.jpg" width="850" alt="Фоторюкзак Shimoda Sidecountry 32 Starter Kit Black/White 520-355 большой внешний карман и карман на молнии"&gt;</text:p>
      <text:p text:style-name="P1">&lt;br /&gt;&lt;br /&gt;</text:p>
      <text:p text:style-name="P1"/>
      <text:p text:style-name="P1">&lt;img src="https://lsteam.ru/media/sku/Shimoda/520-355/page_images/images/520-355_12.jpg" width="850" alt="Фоторюкзак Shimoda Sidecountry 32 Starter Kit Black/White 520-355 c отделением для ноутбука 16 дюймов и карман для блютуз трекера"&gt;</text:p>
      <text:p text:style-name="P1">&lt;br /&gt;&lt;br /&gt;</text:p>
      <text:p text:style-name="P1"/>
      <text:p text:style-name="P1">Боковой органайзер с сетчатым карманом и карманом на молнии.</text:p>
      <text:p text:style-name="P1">Уплотненный карман для большого смартфона.</text:p>
      <text:p text:style-name="P1">Расширяемый карман для компактной камеры или бутылкой с водой.</text:p>
      <text:p text:style-name="P1">&lt;br /&gt;&lt;br /&gt;</text:p>
      <text:p text:style-name="P1"/>
      <text:p text:style-name="P1">&lt;img src="https://lsteam.ru/media/sku/Shimoda/520-355/page_images/images/520-355_13.jpg" width="850" alt="Фоторюкзак Shimoda Sidecountry 32 Starter Kit Black/White 520-355, боковой органайзер и карман для смартфона"&gt;</text:p>
      <text:p text:style-name="P1">&lt;br /&gt;&lt;br /&gt;</text:p>
      <text:p text:style-name="P1"/>
      <text:p text:style-name="P1">&lt;img src="https://lsteam.ru/media/sku/Shimoda/520-355/page_images/images/520-355_14.jpg" width="850" alt="Фоторюкзак Shimoda Sidecountry 32 Starter Kit Black/White 520-355 и карман для камеры и смартфона"&gt;</text:p>
      <text:p text:style-name="P1">&lt;br /&gt;&lt;br /&gt;</text:p>
      <text:p text:style-name="P1"/>
      <text:p text:style-name="P1">Планка для установки быстросъемного крепления камеры (крепление приобретается</text:p>
      <text:p text:style-name="P1">дополнительно).</text:p>
      <text:p text:style-name="P1">&lt;br /&gt;&lt;br /&gt;</text:p>
      <text:p text:style-name="P1"/>
      <text:p text:style-name="P1">&lt;img src="https://lsteam.ru/media/sku/Shimoda/520-355/page_images/images/520-355_15.jpg" width="850" alt="Фоторюкзак Shimoda Sidecountry 32 Starter Kit Black/White 520-355 планка Peak Pesign для быстросъемного крепления камеры"&gt;</text:p>
      <text:p text:style-name="P1">&lt;br /&gt;&lt;br /&gt;</text:p>
      <text:p text:style-name="P1"/>
      <text:p text:style-name="P1">Регулировка фиксации поясного ремня – жесткая или подвижная.</text:p>
      <text:p text:style-name="P1">Фиксация ремня встроенными магнитами.</text:p>
      <text:p text:style-name="P1">&lt;br /&gt;&lt;br /&gt;</text:p>
      <text:p text:style-name="P1"/>
      <text:p text:style-name="P1">&lt;img src="https://lsteam.ru/media/sku/Shimoda/520-355/page_images/images/520-355_16.jpg" width="850" alt="Фоторюкзак Shimoda Sidecountry 32 Starter Kit Black/White 520-355 регулировки поясного ремня"&gt;</text:p>
      <text:p text:style-name="P1">&lt;br /&gt;&lt;br /&gt;</text:p>
      <text:p text:style-name="P1"/>
      <text:p text:style-name="P1">Стропы для внешнего обвеса.</text:p>
      <text:p text:style-name="P1">&lt;br /&gt;&lt;br /&gt;</text:p>
      <text:p text:style-name="P1"/>
      <text:p text:style-name="P1">&lt;img src="https://lsteam.ru/media/sku/Shimoda/520-355/page_images/images/520-355_17.jpg" width="850" alt="Стропы для внешнего обвеса в рюкзаке Shimoda Sidecountry 32 Starter Kit Black/White 520-355"&gt;</text:p>
      <text:p text:style-name="P1">&lt;br /&gt;&lt;br /&gt;</text:p>
      <text:p text:style-name="P1"/>
      <text:p text:style-name="P1">Прочный и легкий нейлон Cordura RE/COR RN66 с водоотталкивающей пропиткой и TPU-</text:p>
      <text:p text:style-name="P1">покрытием на дне. Молнии и пряжки YKK.</text:p>
      <text:p text:style-name="P1">&lt;br /&gt;&lt;br /&gt;</text:p>
      <text:p text:style-name="P1"/>
      <text:p text:style-name="P1">&lt;img src="https://lsteam.ru/media/sku/Shimoda/520-355/page_images/images/520-355_18.jpg" width="850" alt="Фоторюкзак Shimoda Sidecountry 32 Starter Kit Black/White 520-355 прочные влагостойкие материалы"&gt;</text:p>
      <text:p text:style-name="P1">&lt;br /&gt;&lt;br /&gt;</text:p>
      <text:p text:style-name="P1"/>
      <text:p text:style-name="P1">Для защиты от ливней и грязи комплектуется чехлом.</text:p>
      <text:p text:style-name="P1">&lt;br /&gt;&lt;br /&gt;</text:p>
      <text:p text:style-name="P1"/>
      <text:p text:style-name="P1">&lt;img src="https://lsteam.ru/media/sku/Shimoda/520-355/page_images/images/520-355_19.jpg" width="850" alt="Защитный чехол от дождя в комплекте фоторюкзаке Shimoda Sidecountry 32 Starter Kit Black/White 520-355"&gt;</text:p>
      <text:p text:style-name="P1">&lt;br /&gt;&lt;br /&gt;</text:p>
      <text:p text:style-name="P1"/>
      <text:p text:style-name="P1">Соответствует габаритам ручной клади большинства авиакомпаний. Из-за</text:p>
      <text:p text:style-name="P1">постоянно меняющихся ограничений уточняйте актуальную информацию у</text:p>
      <text:p text:style-name="P1">своего перевозчика до вылета.</text:p>
      <text:p text:style-name="P1">&lt;br /&gt;&lt;br /&gt;</text:p>
      <text:p text:style-name="P1"/>
      <text:p text:style-name="P1">&lt;img src="https://lsteam.ru/media/sku/Shimoda/520-355/page_images/images/520-355_20.jpg" width="850" alt="Фоторюкзак Shimoda Sidecountry 32 Starter Kit Black/White 520-355 соответствует габаритам ручной"&gt;</text:p>
      <text:p text:style-name="P1">&lt;br /&gt;&lt;br /&gt;</text:p>
      <text:p text:style-name="P1"/>
      <text:p text:style-name="P1">Гарантия производителя 5 лет.</text:p>
      <text:p text:style-name="P1">&lt;br /&gt;&lt;br /&gt;</text:p>
      <text:p text:style-name="P1"/>
      <text:p text:style-name="P1">&lt;img src="https://lsteam.ru/media/sku/Shimoda/520-355/page_images/images/520-355_21.jpg" width="850" alt="Гарантия 5 лет на фоторюкзак Shimoda Sidecountry 32 Starter Kit Black/White 520-355"&gt;</text:p>
      <text:p text:style-name="P1">&lt;br /&gt;&lt;br /&gt;</text:p>
      <text:p text:style-name="P1"/>
      <text:p text:style-name="P1">Технические характеристики:</text:p>
      <text:p text:style-name="P1">&lt;br /&gt;</text:p>
      <text:p text:style-name="P1">Внешний размер рюкзака, см – 51х29x17</text:p>
      <text:p text:style-name="P1">&lt;br /&gt;</text:p>
      <text:p text:style-name="P1">Внутренний размер рюкзака, см – 50х28x16</text:p>
      <text:p text:style-name="P1">&lt;br /&gt;</text:p>
      <text:p text:style-name="P1">Отделение для ноутбука, см – 36х26х1,5</text:p>
      <text:p text:style-name="P1">&lt;br /&gt;</text:p>
      <text:p text:style-name="P1">Вес рюкзак+сумка, кг – 2,07</text:p>
      <text:p text:style-name="P1">&lt;br /&gt;</text:p>
      <text:p text:style-name="P1">Внешний размер сумки, см – 26х26,5х15</text:p>
      <text:p text:style-name="P1">&lt;br /&gt;</text:p>
      <text:p text:style-name="P1">Внутренний размер сумки, см – 21х24,5х12</text:p>
      <text:p text:style-name="P1">&lt;br /&gt;</text:p>
      <text:p text:style-name="P1">Вес сумки, кг – 0,54</text:p>
      <text:p text:style-name="P1">&lt;br /&gt;</text:p>
      <text:p text:style-name="P1">Материал - нейлон Cordura RE/COR RN66</text:p>
      <text:p text:style-name="P1">&lt;br /&gt;&lt;br /&gt;</text:p>
      <text:p text:style-name="P1"/>
      <text:p text:style-name="P1">СОВМЕСТИМЫЕ ЗАЩИТНЫЕ СУМКИ (Приобретаются отдельно)</text:p>
      <text:p text:style-name="P1">&lt;br /&gt;&lt;br /&gt;</text:p>
      <text:p text:style-name="P1"/>
      <text:p text:style-name="P1">&lt;img src="https://lsteam.ru/media/sku/Shimoda/520-355/page_images/images/520-355_22.jpg" width="850" alt="520-355_22"&gt;</text:p>
      <text:p text:style-name="P1">&lt;br /&gt;&lt;br /&gt;</text:p>
      <text:p text:style-name="P1"/>
      <text:p text:style-name="P1">СОВМЕСТИМЫЕ ЗАЩИТНЫЕ СУМКИ (Приобретаются отдельно)</text:p>
      <text:p text:style-name="P1">&lt;br /&gt;&lt;br /&gt;</text:p>
      <text:p text:style-name="P1"/>
      <text:p text:style-name="P1">&lt;strong&gt;Сумка Shimoda Top Loader Medium</text:p>
      <text:p text:style-name="P1">&lt;br /&gt;</text:p>
      <text:p text:style-name="P1">В комплекте с рюкзаком – 520-405&lt;/strong&gt;</text:p>
      <text:p text:style-name="P1">&lt;br /&gt;</text:p>
      <text:p text:style-name="P1">Приобретаются отдельно – 520-402, 520-403, 520-404</text:p>
      <text:p text:style-name="P1">&lt;br /&gt;</text:p>
      <text:p text:style-name="P1">Размещение - камера Sony A4 с объективами 24-70 и 70-200</text:p>
      <text:p text:style-name="P1">&lt;br /&gt;</text:p>
      <text:p text:style-name="P1">Внешний размер, см – 26х26,5х15</text:p>
      <text:p text:style-name="P1">&lt;br /&gt;</text:p>
      <text:p text:style-name="P1">Внутренний размер, см – 21х24,5х12</text:p>
      <text:p text:style-name="P1">&lt;br /&gt;</text:p>
      <text:p text:style-name="P1">Вес, кг – 0,6</text:p>
      <text:p text:style-name="P1">&lt;br /&gt;&lt;br /&gt;</text:p>
      <text:p text:style-name="P1"/>
      <text:p text:style-name="P1">&lt;strong&gt;Сумка Shimoda Top Loader Small&lt;/strong&gt;</text:p>
      <text:p text:style-name="P1">&lt;br /&gt;</text:p>
      <text:p text:style-name="P1">(520-400, 520-401)</text:p>
      <text:p text:style-name="P1">&lt;br /&gt;</text:p>
      <text:p text:style-name="P1">Размещение - камера Sony A4 с объективом 24-70</text:p>
      <text:p text:style-name="P1">&lt;br /&gt;</text:p>
      <text:p text:style-name="P1">Внешний размер, см – 26х17х15</text:p>
      <text:p text:style-name="P1">&lt;br /&gt;</text:p>
      <text:p text:style-name="P1">Внутренний размер, см – 21х15х12</text:p>
      <text:p text:style-name="P1">&lt;br /&gt;</text:p>
      <text:p text:style-name="P1">Вес, кг – 0,43</text:p>
      <text:p text:style-name="P1">&lt;br /&gt;&lt;br /&gt;</text:p>
      <text:p text:style-name="P1"/>
      <text:p text:style-name="P1">&lt;strong&gt;Сумка Shimoda Top Loader Large&lt;/strong&gt;</text:p>
      <text:p text:style-name="P1">&lt;br /&gt;</text:p>
      <text:p text:style-name="P1">(520-406, 520-407)</text:p>
      <text:p text:style-name="P1">&lt;br /&gt;</text:p>
      <text:p text:style-name="P1">Размещение - камера Sony A4 с объективами 16-35, 24-70 и 70-200</text:p>
      <text:p text:style-name="P1">&lt;br /&gt;</text:p>
      <text:p text:style-name="P1">Внешний размер, см – 26х32х15</text:p>
      <text:p text:style-name="P1">&lt;br /&gt;</text:p>
      <text:p text:style-name="P1">Внутренний размер, см – 21х29х12</text:p>
      <text:p text:style-name="P1">&lt;br /&gt;</text:p>
      <text:p text:style-name="P1">Вес, кг – 0,65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imes" svg:font-family="Times"/>
  </office:font-face-decls>
  <office:styles>
    <style:default-style style:family="paragraph">
      <style:paragraph-properties style:tab-stop-distance="0.5in"/>
      <style:text-properties style:font-name="Times" fo:font-size="12.0p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</office:styles>
  <office:automatic-styles>
    <style:page-layout style:name="Standard">
      <style:page-layout-properties fo:page-width="8.5in" fo:page-height="11.0in" style:print-orientation="portrait" fo:margin-top="0.5in" fo:margin-bottom="0.5in" fo:margin-left="1.0in" fo:margin-right="1.0in"/>
    </style:page-layout>
  </office:automatic-styles>
  <office:master-styles>
    <style:master-page style:name="Standard" style:page-layout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CocoaODFWriter/2685.6</meta:generator>
  </office:meta>
</office:document-meta>
</file>